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/>
      <style:text-properties style:font-name="Times New Roman1" fo:font-size="14pt" officeooo:rsid="000b623c" officeooo:paragraph-rsid="000165f3" fo:background-color="transparent" style:font-size-asian="14pt" style:font-size-complex="14pt"/>
    </style:style>
    <style:style style:name="P2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176db2" officeooo:paragraph-rsid="000165f3" fo:background-color="transparent" style:font-size-asian="14pt" style:language-asian="en" style:country-asian="US" style:font-name-complex="Times New Roman" style:font-size-complex="14pt"/>
    </style:style>
    <style:style style:name="P3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0165f3" fo:background-color="transparent"/>
    </style:style>
    <style:style style:name="P4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1678aa" officeooo:paragraph-rsid="000165f3" fo:background-color="#ffff00" style:font-size-asian="14pt" style:language-asian="en" style:country-asian="US" style:font-name-complex="Times New Roman" style:font-size-complex="14pt"/>
    </style:style>
    <style:style style:name="P5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0165f3"/>
    </style:style>
    <style:style style:name="T1" style:family="text">
      <style:text-properties officeooo:rsid="00176db2" fo:background-color="transparent" loext:char-shading-value="0"/>
    </style:style>
    <style:style style:name="T2" style:family="text">
      <style:text-properties officeooo:rsid="00177ca4" fo:background-color="transparent" loext:char-shading-value="0"/>
    </style:style>
    <style:style style:name="T3" style:family="text">
      <style:text-properties officeooo:rsid="000caddb" fo:background-color="transparent" loext:char-shading-value="0"/>
    </style:style>
    <style:style style:name="T4" style:family="text">
      <style:text-properties officeooo:rsid="0002720d" fo:background-color="transparent" loext:char-shading-value="0"/>
    </style:style>
    <style:style style:name="T5" style:family="text">
      <style:text-properties officeooo:rsid="00176db2"/>
    </style:style>
    <style:style style:name="T6" style:family="text">
      <style:text-properties fo:color="#000000" loext:opacity="100%" fo:background-color="transparent" loext:char-shading-value="0"/>
    </style:style>
    <style:style style:name="T7" style:family="text">
      <style:text-properties fo:color="#000000" loext:opacity="100%" style:font-name="Times New Roman" officeooo:rsid="001ca57b" fo:background-color="transparent" loext:char-shading-value="0" style:font-size-asian="14pt" style:language-asian="en" style:country-asian="US" style:font-size-complex="14pt"/>
    </style:style>
    <style:style style:name="T8" style:family="text">
      <style:text-properties fo:color="#000000" loext:opacity="100%" style:font-name="Times New Roman" officeooo:rsid="00188010" fo:background-color="transparent" loext:char-shading-value="0" style:font-size-asian="14pt" style:language-asian="en" style:country-asian="US" style:font-size-complex="14pt"/>
    </style:style>
    <style:style style:name="T9" style:family="text">
      <style:text-properties fo:color="#000000" loext:opacity="100%" style:font-name="Times New Roman" officeooo:rsid="002a7f8e" fo:background-color="transparent" loext:char-shading-value="0" style:font-size-asian="14pt" style:language-asian="en" style:country-asian="US" style:font-size-complex="14pt"/>
    </style:style>
    <style:style style:name="T10" style:family="text">
      <style:text-properties fo:color="#000000" loext:opacity="100%" style:font-name="Times New Roman" fo:language="en" fo:country="US" officeooo:rsid="001ca57b" fo:background-color="transparent" loext:char-shading-value="0" style:font-size-asian="14pt" style:language-asian="en" style:country-asian="US" style:font-size-complex="14pt"/>
    </style:style>
    <style:style style:name="T11" style:family="text">
      <style:text-properties fo:color="#000000" loext:opacity="100%" style:font-name="Times New Roman" fo:language="ru" fo:country="RU" officeooo:rsid="001ca57b" fo:background-color="transparent" loext:char-shading-value="0" style:font-size-asian="14pt" style:language-asian="en" style:country-asian="US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22.09.2025</text:p>
      <text:p text:style-name="P4"><text:span text:style-name="T1">1</text:span><text:span text:style-name="T4">7</text:span><text:span text:style-name="T1">.</text:span><text:span text:style-name="T3"> О проведении экспертно-аналитического мероприятия</text:span></text:p>
      <text:p text:style-name="P5">Основание: Распоряжение контрольно-счетной палаты муниципального образования Курганинский район <text:span text:style-name="T5">17</text:span>.09.2025 года № 6<text:span text:style-name="T5">4</text:span>-РО.</text:p>
      <text:p text:style-name="P5"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<text:span text:style-name="T6">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7">от </text:span><text:span text:style-name="T10">15</text:span><text:span text:style-name="T7"> августа 2024 года № </text:span><text:span text:style-name="T10">781</text:span><text:span text:style-name="T7"> № «Об утверждении муниципальной программы муниципального образования Курганинский район </text:span><text:span text:style-name="T8">«</text:span><text:span text:style-name="T11">Дети</text:span><text:span text:style-name="T10"> </text:span><text:span text:style-name="T11">Кур</text:span><text:span text:style-name="T7">г</text:span><text:span text:style-name="T9">анинского района</text:span><text:span text:style-name="T7">» на </text:span><text:span text:style-name="T8">на 2025-20</text:span><text:span text:style-name="T7">30</text:span><text:span text:style-name="T8"> годы»</text:span><text:span text:style-name="T6">.</text:span></text:p>
      <text:p text:style-name="P3">Заключение по результатам экспертно-аналитического мероприятия, содержащее информацию о выявленных нарушениях и недостатках, а также рекомендации по их устранению, направлено координаторам муниципальных программ муниципального образования Курганинский район. </text:p>
      <text:p text:style-name="P1">В соответствии с Соглашением «О порядке взаимодействия между Прокуратурой Курганинского района и контрольно-счётной палатой муниципального образования Курганинский район» материалы проверки направлены в Прокуратуру Курганинского района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0-02T16:30:01.745000000</meta:creation-date>
    <dc:date>2025-10-02T16:30:21.795000000</dc:date>
    <meta:editing-duration>PT19S</meta:editing-duration>
    <meta:editing-cycles>2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6" meta:word-count="128" meta:character-count="1196" meta:non-whitespace-character-count="1073"/>
  </office:meta>
</office:document-meta>
</file>